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ренер-по-йоге-из-головинского-дала-советы-для-начинающих"/>Тренер по йоге из Головинского дала советы для начинающих<text:bookmark-end text:name="тренер-по-йоге-из-головинского-дала-советы-для-начинающих"/></text:h>
      <text:p text:style-name="First_20_paragraph">26.07.2021</text:p>
      <text:p text:style-name="Text_20_body">Жительница дома на Кронштадтском бульваре Марина Засова дала несколько советов начинающим йогам. Марина уже почти 20 лет занимается йогой, а также руководит студией и ведет в ней занятия. Сейчас Марине 39 лет, а йогой она заинтересовалась еще в школьные годы.<text:line-break/></text:p>
      <text:p text:style-name="Text_20_body"><text:line-break/></text:p>
      <text:p text:style-name="Text_20_body">«Тогда изучать ее можно было исключительно по книгам. Йога меня интересовала не только как инструмент развития тела, но и как инструмент познания разума, — отметила руководитель. — Начав заниматься, я уже не могла остановиться и со временем решила выучиться на инструктора».<text:line-break/>Йога помогла Марине поправить здоровье.<text:line-break/></text:p>
      <text:p text:style-name="Text_20_body"><text:line-break/></text:p>
      <text:p text:style-name="Text_20_body">«У меня были большие проблемы с крестцом и с поясницей, которые прошли благодаря занятиям, — рассказала она. — И новых проблем не появилось, так как йога — отличная профилактика».<text:line-break/></text:p>
      <text:p text:style-name="Text_20_body"><text:line-break/></text:p>
      <text:p text:style-name="Text_20_body">По словам Марины, важно следовать нескольким простым правилам, особенно тем людям, которые тренируются самостоятельно.<text:line-break/></text:p>
      <text:p text:style-name="Text_20_body"><text:line-break/></text:p>
      <text:p text:style-name="Text_20_body">«Во-первых, нужно слушать свое тело. Если в асане, то есть в определенной позе, напряжение слишком велико, то не нужно усердствовать, — отметила она. — Во-вторых, в йоге нельзя спешить. Многие в начале практики стремятся быстрее скрутиться в сложной асане, а это приводит к травмам, причем можно даже буквально свернуть себе шею».<text:line-break/></text:p>
      <text:p text:style-name="Text_20_body"><text:line-break/></text:p>
      <text:p text:style-name="Text_20_body">Третье правило — правильное дыхание.<text:line-break/></text:p>
      <text:p text:style-name="Text_20_body"><text:line-break/></text:p>
      <text:p text:style-name="Text_20_body">«Именно ровное дыхание позволяет йогу войти в медитативное состояние, в котором полностью раскрываются возможности его тела. Также оно позволяет легче тянуться за счет насыщения мышц кислородом, — отметила она. — Как и в любом виде спорта, каждое совершенное с усилием движение должно сопровождаться выдохом: за счет этого выполнить его будет намного проще».</text:p>
      <text:p text:style-name="Text_20_body"><text:line-break/></text:p>
      <text:p text:style-name="Text_20_body">Адрес страницы: <text:a xlink:type="simple" xlink:href="http://golovinskiy.mos.ru/presscenter/news/detail/10133393.html" office:name=""><text:span text:style-name="Definition">http://golovinskiy.mos.ru/presscenter/news/detail/10133393.html</text:span></text:a></text:p>
      <text:p text:style-name="Text_20_body"><text:a xlink:type="simple" xlink:href="http://golovinskiy.mos.ru" office:name=""><text:span text:style-name="Definition">Управа Голови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02T10:03:24Z</meta:creation-date>
    <dc:date>2025-06-02T10:03:24Z</dc:date>
  </office:meta>
</office:document-meta>
</file>