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портивный-интенсив-пройдет-в-культурном-центре-онежский"/>Спортивный интенсив пройдет в культурном центре «Онежский»<text:bookmark-end text:name="спортивный-интенсив-пройдет-в-культурном-центре-онежский"/></text:h>
      <text:p text:style-name="First_20_paragraph">21.06.2023</text:p>
      <text:p text:style-name="Text_20_body"><text:span text:style-name="T1">Сотрудники культурного центра «Онежский» подготовили трехдневный интенсив «Фитнес лето» для детей. Об этом сообщили в администрации учреждения.</text:span></text:p>
      <text:p text:style-name="Text_20_body"><text:line-break/></text:p>
      <text:p text:style-name="Text_20_body">— На интенсиве участники пройдут краткий курс по развитию координации и гибкости, познакомятся с элементами гимнастики и акробатики. Занятие спортом способствует общему развитию и укреплению организма ребенка, благотворно влияет на центральную нервную систему. У детей образуется много условных рефлексов, они становятся активнее, внимательнее, улучшается координация, — рассказали в центре.</text:p>
      <text:p text:style-name="Text_20_body"><text:line-break/></text:p>
      <text:p text:style-name="Text_20_body">Занятия будут проходить с 4 по 6 июля в 18:00 и подойдут для детей от 7 до 12 лет. Подробная информация и регистрация по <text:a xlink:type="simple" xlink:href="https://www.mos.ru/afisha/event/269426257/?utm_source=search&amp;utm_term=serp" office:name=""><text:span text:style-name="Definition">ссылке.</text:span></text:a></text:p>
      <text:p text:style-name="Text_20_body"><text:line-break/></text:p>
      <text:p text:style-name="Text_20_body">Культурный центр «Онежский» находится по адресу: ул. Флотская, дом 25.</text:p>
      <text:p text:style-name="Text_20_body"><text:line-break/></text:p>
      <text:p text:style-name="Text_20_body">Адрес страницы: <text:a xlink:type="simple" xlink:href="http://golovinskiy.mos.ru/presscenter/news/detail/11663636.html" office:name=""><text:span text:style-name="Definition">http://golovinskiy.mos.ru/presscenter/news/detail/11663636.html</text:span></text:a></text:p>
      <text:p text:style-name="Text_20_body"><text:a xlink:type="simple" xlink:href="http://golovinskiy.mos.ru" office:name=""><text:span text:style-name="Definition">Управа Головинск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1T06:55:13Z</meta:creation-date>
    <dc:date>2023-06-21T06:55:13Z</dc:date>
  </office:meta>
</office:document-meta>
</file>