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олнечногорском-проезде-построят-спортивный-комплекс-с-медицинским-центром"/>В Солнечногорском проезде построят спортивный комплекс с медицинским центром<text:bookmark-end text:name="в-солнечногорском-проезде-построят-спортивный-комплекс-с-медицинским-центром"/></text:h>
      <text:p text:style-name="First_20_paragraph">16.06.2020</text:p>
      <text:p text:style-name="Text_20_body">В Головинском районе появится физкультурно-оздоровительный комплекс. Об этом сообщает пресс-служба Градостроительного комплекса Москвы со ссылкой на председателя Москомархитектуры Юлиану Княжевскую.</text:p>
      <text:p text:style-name="Text_20_body">«Участок площадью 0,37 га под размещение объекта планируется реализовать на торгах. Трехэтажный комплекс также будет иметь подземную парковку. Реализация этого проекта подразумевает комплексный подход к заботе о здоровье жителей: здесь появятся не только спортивные залы и бассейн, но и медицинский центр. Прилегающую территорию благоустроят и озеленят», — сказала Юлиана Княжевская.</text:p>
      <text:p text:style-name="Text_20_body">Физкультурно-оздоровительный комплекс возведут по адресу Солнечногорский проезд, вл. 17.</text:p>
      <text:p text:style-name="Text_20_body"><text:line-break/></text:p>
      <text:p text:style-name="Text_20_body">Адрес страницы: <text:a xlink:type="simple" xlink:href="http://golovinskiy.mos.ru/presscenter/news/detail/8968911.html" office:name=""><text:span text:style-name="Definition">http://golovinskiy.mos.ru/presscenter/news/detail/8968911.html</text:span></text:a></text:p>
      <text:p text:style-name="Text_20_body"><text:a xlink:type="simple" xlink:href="http://golovinskiy.mos.ru" office:name=""><text:span text:style-name="Definition">Управа Голов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6:22:51Z</meta:creation-date>
    <dc:date>2023-08-10T06:22:51Z</dc:date>
  </office:meta>
</office:document-meta>
</file>