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дома-на-онежской-стёрли-граффити"/>С дома на Онежской стёрли граффити<text:bookmark-end text:name="с-дома-на-онежской-стёрли-граффити"/></text:h>
      <text:p text:style-name="First_20_paragraph">21.08.2020</text:p>
      <text:p text:style-name="Text_20_body"><text:span text:style-name="T1">Стены жилого дома, расположенного по адресу ул. Онежская 19/38, очистили от настенных рисунков — граффити. Об этом на портале «Наш город» сообщили представители управляющей компании «РСУ № 2 САО», являющейся обозначенному зданию балансодержателем</text:span>.</text:p>
      <text:p text:style-name="Text_20_body">Организация ответила на жалобу местного жителя, который попросил убрать со стен несанкционированные надписи и рисунки. По информации, опубликованной представителями управляющей компании, рабочие провели все необходимые работы для устранения граффити 18 августа.</text:p>
      <text:p text:style-name="Text_20_body">Со своими вопросами, проблемами и предложениями жители могут также обращаться на «Горячую линию» нашей редакции: 8 (495) 681–3645.</text:p>
      <text:p text:style-name="Text_20_body"><text:line-break/></text:p>
      <text:p text:style-name="Text_20_body">Адрес страницы: <text:a xlink:type="simple" xlink:href="http://golovinskiy.mos.ru/presscenter/news/detail/9155340.html" office:name=""><text:span text:style-name="Definition">http://golovinskiy.mos.ru/presscenter/news/detail/9155340.html</text:span></text:a></text:p>
      <text:p text:style-name="Text_20_body"><text:a xlink:type="simple" xlink:href="http://golovinskiy.mos.ru" office:name=""><text:span text:style-name="Definition">Управа Голов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3T04:06:05Z</meta:creation-date>
    <dc:date>2023-09-23T04:06:05Z</dc:date>
  </office:meta>
</office:document-meta>
</file>