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лекция-ленинград.-872-была-создана-онежским-в-честь-памятного-события"/>Видеолекция «Ленинград. 872» была создана «Онежским» в честь памятного события<text:bookmark-end text:name="видеолекция-ленинград.-872-была-создана-онежским-в-честь-памятного-события"/></text:h>
      <text:p text:style-name="First_20_paragraph">29.01.2021</text:p>
      <text:p text:style-name="Text_20_body"><text:line-break/>Культурный центр «Онежский» в видеолекции расскажет о трудных днях, которые пришлось пережить Ленинграду в период блокады.</text:p>
      <text:p text:style-name="Text_20_body">«В течение нескольких лет Ленинград находился в кольце блокады фашистских захватчиков в годы Великой Отечественной войны. Люди остались в городе без еды, тепла, электричества и водопровода. Дни блокады — самое трудное испытание, которое жители города выдержали с мужеством и достоинством. Блокада длилась 872 дня», − отмечается в анонсе.</text:p>
      <text:p text:style-name="Text_20_body">В лекции представлены исторические факты периода блокады, кадры кинохроники и фотографии тех ужасных дней, и то, как эти страшные события легли в поэтические строчки и музыку. Видеозапись доступна на YouTube канале в разделе «Плейлисты», «Домашний лекторий».</text:p>
      <text:p text:style-name="Text_20_body"><text:line-break/></text:p>
      <text:p text:style-name="Text_20_body">Адрес страницы: <text:a xlink:type="simple" xlink:href="http://golovinskiy.mos.ru/presscenter/news/detail/9674472.html" office:name=""><text:span text:style-name="Definition">http://golovinskiy.mos.ru/presscenter/news/detail/9674472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2T22:49:48Z</meta:creation-date>
    <dc:date>2025-03-22T22:49:48Z</dc:date>
  </office:meta>
</office:document-meta>
</file>