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ектакль-о-счастье-в-мелочах-состоялся-на-флотской"/>Спектакль о счастье в мелочах состоялся на Флотской<text:bookmark-end text:name="спектакль-о-счастье-в-мелочах-состоялся-на-флотской"/></text:h>
      <text:p text:style-name="First_20_paragraph">01.06.2021</text:p>
      <text:p text:style-name="Text_20_body">В культурном центре «Онежский» прошёл спектакль “Такая тоска | Такая нежность» в рамках проекта «Театральный понедельник». Об этом сообщили в администрации центра.<text:line-break/></text:p>
      <text:p text:style-name="Text_20_body"><text:line-break/></text:p>
      <text:p text:style-name="Text_20_body">«Спектакль поставлен по рассказам А. Вампилова. Он — о тоске, нежности, любви и простом счастье каждого человека! О возможности уловить каждое мгновение, о свете и доброте! Все мы переживаем непростое время. Время, которое сейчас еще не поддается оценке. И, конечно, в этот период хочется особенно тянуться к свету, к радости, помнить о том, что человек может и должен созерцать радости жизни, справляться со всеми бедами», — рассказал нашему корреспонденту представитель центра.<text:line-break/>Он отметил, что постановка была одинаково интересна как детям, так и взрослым.</text:p>
      <text:p text:style-name="Text_20_body"><text:line-break/></text:p>
      <text:p text:style-name="Text_20_body">Адрес страницы: <text:a xlink:type="simple" xlink:href="http://golovinskiy.mos.ru/presscenter/news/detail/9995511.html" office:name=""><text:span text:style-name="Definition">http://golovinskiy.mos.ru/presscenter/news/detail/9995511.html</text:span></text:a></text:p>
      <text:p text:style-name="Text_20_body"><text:a xlink:type="simple" xlink:href="http://golovinskiy.mos.ru" office:name=""><text:span text:style-name="Definition">Управа Голов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7T05:08:44Z</meta:creation-date>
    <dc:date>2023-05-17T05:08:44Z</dc:date>
  </office:meta>
</office:document-meta>
</file>